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820ebe2e2eb5f5a4323c6c0c32da1.jpg"/>
  <manifest:file-entry manifest:media-type="image/gif" manifest:full-path="Pictures/a141220a1c2a4912160ff72f49ede2cb.gif"/>
  <manifest:file-entry manifest:media-type="image/jpeg" manifest:full-path="Pictures/f47ce2da8964e816e47059f0cdd46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text:bookmark-start text:name="__RefHeading___ausgabe_der_papagei_1939_1"/><text:bookmark-start text:name="ausgabe_der_papagei_1939"/>Ausgabe Der Papagei 1939<text:bookmark-end text:name="__RefHeading___ausgabe_der_papagei_1939_1"/><text:bookmark-end text:name="ausgabe_der_papagei_1939"/></text:h>
      <text:p text:style-name="Text_20_body"><draw:frame draw:style-name="mediaright" draw:name="Cover Papagei Legend" text:anchor-type="paragraph" draw:z-index="0" svg:width="5.7679166666667cm" style:rel-width="100%"><draw:text-box><text:p text:style-name="legendcenter"><draw:frame draw:style-name="mediaright" draw:name="Cover Papagei" text:anchor-type="paragraph" draw:z-index="0" svg:width="5.7679166666667cm" style:rel-width="100%" svg:height="7.9110416666667cm" style:rel-height="scale"><draw:image xlink:href="Pictures/1ff820ebe2e2eb5f5a4323c6c0c32da1.jpg" xlink:type="simple" xlink:show="embed" xlink:actuate="onLoad"/></draw:frame>Cover Papagei</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er Papagei, die Kinderzeitung 1939</text:span><text:line-break/>
<text:span text:style-name="Emphasis">erschien von 1926 bis Mitte 1941 zuerst im Verlag Hellmut Mielke &amp; Co, Inhaber Hans Steinsberg, Wien, und später als Verlag Steinsberg, Wien. Ab den 30-iger Jahren Service Zeitungsverlag AG, Glarus, Wien.</text:span></text:p>
      <text:p text:style-name="Text_20_body"><draw:frame draw:style-name="medialeft" draw:name="2" text:anchor-type="paragraph" draw:z-index="2" svg:width="5.2916666666667cm" style:rel-width="100%" svg:height="5.8460317460317cm" style:rel-height="scale"><draw:image xlink:href="Pictures/f47ce2da8964e816e47059f0cdd4635c.jpg" xlink:type="simple" xlink:show="embed" xlink:actuate="onLoad"/></draw:frame>
In dieser Zeitung für Kinder im Überformat (je 8 Seiten, Format ca. 36 cm x 25 cm, 23 Pfennig) erschienen ab Mai 1939 (14. Jahrgang, Heft 9 bis 22/1939; <text:a xlink:type="simple" xlink:href="https://www.hillschmidt.de/pe/doku.php?id=sonntagsseiten" text:style-name="Internet_20_link" text:visited-style-name="Visited_20_Internet_20_Link">Sonntagsseiten</text:a> 79 bis 92) die ersten Abenteuer des Prinzen … <text:a xlink:type="simple" xlink:href="https://www.hillschmidt.de/pe/doku.php?id=waldemar" text:style-name="Internet_20_link" text:visited-style-name="Visited_20_Internet_20_Link">Prinz Waldemar</text:a> (!) mit dem Untertitel »Abenteuer aus ritterlichen Tagen«. Leider erschienen den Herausgebern (auf Anweisung von oben ?) die Originalnamen der Guten zu undeutsch - also mussten die Namen geändert werden. </text:p>
      <text:p text:style-name="Text_20_body">Diese Seiten wurden immer auf der letzten Seite des »Papagei« ganzseitig abgedruckt. Die Farbgebung erscheint im Vergleich zu den <text:a xlink:type="simple" xlink:href="https://www.hillschmidt.de/pe/doku.php?id=ausgabe_bocola_2006" text:style-name="Internet_20_link" text:visited-style-name="Visited_20_Internet_20_Link">Bocola-Ausgaben</text:a> sehr bunt. Auf zwei Seiten sind einzelne Bilder weggelassen worden.<text:line-break/>
Drei Monate nach Ausbruch des Zweiten Weltkrieges endete die Serie mit Heft 22 (zweite Monatsausgabe November 1939). Vermutlich wurde die Lizenz von den USA nicht verlängert, oder aber es gab Devisenprobleme.</text:p>
      <text:p text:style-name="Text_20_body"><text:a xlink:type="simple" xlink:href="https://www.hillschmidt.de/pe/doku.php?id=ausgabe_papagei_1939_details" text:style-name="Internet_20_link" text:visited-style-name="Visited_20_Internet_20_Link">Zusatzinformationen zu dieser Ausgabe</text:a></text:p>
      <text:p text:style-name="Text_20_body">In diesen Heften erschienen auch Klassiker wie »Die 3 kleinen Schweinchen und ihre lustigen Abenteuer« von Walt Disney (z.B. das Abenteuer mit dem großen bösen Wolf), »Im Zick-Zack durch 1000 Abenteuer« oder »Ferry«. Die ganze Aufmachung erinnert an eine Micky-Maus-Zeitung aus dem selben Zeitraum.</text:p>
      <text:p text:style-name="Text_20_body"><text:span text:style-name="Emphasis">Quelle:</text:span> <text:a xlink:type="simple" xlink:href="https://www.zeitlupe.co.at/steinsberg7.html" text:style-name="Internet_20_link" text:visited-style-name="Visited_20_Internet_20_Link">Die Kinderzeitungen: Papagei, Schmetterling, Kiebitz
Teil 7 : Micky und ihre Kollegen</text:a><text:line-break/>
<text:span text:style-name="Emphasis">weiterführender Link:</text:span> <text:a xlink:type="simple" xlink:href="https://www.zeitlupe.co.at/kinderzeitungen2.html" text:style-name="Internet_20_link" text:visited-style-name="Visited_20_Internet_20_Link">Deutschsprachige Kinderzeitungen der Zwischenkriegszeit</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1::20:56</meta:creation-date>
    <dc:creator>Generated</dc:creator>
    <dc:date>2026-09-10T21::20:56</dc:date>
    <dc:language>en-US</dc:language>
    <meta:editing-cycles>1</meta:editing-cycles>
    <meta:editing-duration>PT0S</meta:editing-duration>
    <dc:title>ausgabe_papagei_1939</dc:title>
  </office:meta>
</office:document-meta>
</file>