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793eae78ff1b777b90fb406d1c9b8a95.jpg"/>
  <manifest:file-entry manifest:media-type="image/jpeg" manifest:full-path="Pictures/6e5783f32b4288ce8d292146e528fc26.jpg"/>
  <manifest:file-entry manifest:media-type="image/jpeg" manifest:full-path="Pictures/1bf00813e83b03f815d5b52f24e337fc.jpg"/>
  <manifest:file-entry manifest:media-type="image/jpeg" manifest:full-path="Pictures/fea8da82def5156537bff7b03694f6da.jpg"/>
  <manifest:file-entry manifest:media-type="image/jpeg" manifest:full-path="Pictures/4d8d324ab68c91f7b8d883bdc28eb627.jpg"/>
  <manifest:file-entry manifest:media-type="image/jpeg" manifest:full-path="Pictures/53345570659f23c5b11ce2b0666c044b.jpg"/>
  <manifest:file-entry manifest:media-type="image/jpeg" manifest:full-path="Pictures/e9227f5e22fe163b74edc5f904eb73f0.jpg"/>
  <manifest:file-entry manifest:media-type="image/jpeg" manifest:full-path="Pictures/cff58095178e1a7eb945e4a5db0beec1.jpg"/>
  <manifest:file-entry manifest:media-type="image/jpeg" manifest:full-path="Pictures/ac4e6d3520087bd1bf3359653ba88e1a.jpg"/>
  <manifest:file-entry manifest:media-type="image/jpeg" manifest:full-path="Pictures/f2a482e74213480fbbba131d466646ed.jpg"/>
  <manifest:file-entry manifest:media-type="image/jpeg" manifest:full-path="Pictures/b2c7c7864da51ac6bc802c64c0f6d359.jpg"/>
  <manifest:file-entry manifest:media-type="image/jpeg" manifest:full-path="Pictures/fc548630f38f8e62f07a98589c4ffe95.jpg"/>
  <manifest:file-entry manifest:media-type="image/jpeg" manifest:full-path="Pictures/ae4133cafce098805c773073801d4810.jpg"/>
  <manifest:file-entry manifest:media-type="image/jpeg" manifest:full-path="Pictures/ab7773b3ce4ff7c98e04a2caa1f88810.jpg"/>
  <manifest:file-entry manifest:media-type="image/jpeg" manifest:full-path="Pictures/2bab444a09081373f4332143587d628c.jpg"/>
  <manifest:file-entry manifest:media-type="image/jpeg" manifest:full-path="Pictures/abd072715929379e04c44c69c81e55e9.jpg"/>
  <manifest:file-entry manifest:media-type="image/jpeg" manifest:full-path="Pictures/cb1aaf6184dbfa22ef47d05b740ffac9.jpg"/>
  <manifest:file-entry manifest:media-type="image/jpeg" manifest:full-path="Pictures/77900f05d231cc2bf501eaa61d306aac.jpg"/>
  <manifest:file-entry manifest:media-type="image/jpeg" manifest:full-path="Pictures/1b92cac4d8fca0b79b6672f2315a72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_1953"/><text:bookmark-start text:name="__RefHeading___ausgabe_badischer_verlag_1953_1"/><text:bookmark-start text:name="ausgabe_badischer_verlag_1953"/>Ausgabe Badischer Verlag 1953<text:bookmark-end text:name="__RefHeading___ausgabe_badischer_verlag_1953_1"/><text:bookmark-end text:name="ausgabe_badischer_verlag_1953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draw:frame draw:style-name="mediaright" draw:name="Cover Badischer Verlag Legend" text:anchor-type="paragraph" draw:z-index="0" svg:width="5.1858333333333cm" style:rel-width="100%"><draw:text-box><text:p text:style-name="legendcenter"><draw:frame draw:style-name="mediaright" draw:name="Cover Badischer Verlag" text:anchor-type="paragraph" draw:z-index="1" svg:width="5.1858333333333cm" style:rel-width="100%" svg:height="7.8052083333333cm" style:rel-height="scale"><draw:image xlink:href="Pictures/793eae78ff1b777b90fb406d1c9b8a95.jpg" xlink:type="simple" xlink:show="embed" xlink:actuate="onLoad"/></draw:frame>Cover Badischer Verlag</text:p></draw:text-box></draw:frame><text:span text:style-name="Strong_20_Emphasis">Badischer Verlag, Freiburg im Breisgau (1953 bis 1963)</text:span></text:p>
      <text:p text:style-name="Text_20_body">Ab 1953 erschienen hier im jährlichen Abstand <text:span text:style-name="Emphasis">(genauer: Band 1 und 2 erschienen 1953; Band 3 in 1955, danach jährlich bis Band 11 in 1963)</text:span> die Abenteuer von Prinz Eisenherz in der erweiterten Textfassung von <text:a xlink:type="simple" xlink:href="https://www.hillschmidt.de/pe/doku.php?id=trell_max" text:style-name="Internet_20_link" text:visited-style-name="Visited_20_Internet_20_Link">Max Trell</text:a>, in der deutschen Bearbeitung von Dr. Paul Eitel-Deppe. In den Prosatext sind s/w-Bilder des Originalcomics eingebettet.</text:p>
      <text:p text:style-name="Text_20_body"><draw:frame draw:style-name="mediaright" draw:name="Cover Abenteuer Zweier Ritterknaben Legend" text:anchor-type="paragraph" draw:z-index="0" svg:width="5.1858333333333cm" style:rel-width="100%"><draw:text-box><text:p text:style-name="legendcenter"><draw:frame draw:style-name="mediaright" draw:name="Cover Abenteuer Zweier Ritterknaben" text:anchor-type="paragraph" draw:z-index="2" svg:width="5.1858333333333cm" style:rel-width="100%" svg:height="7.77875cm" style:rel-height="scale"><draw:image xlink:href="Pictures/6e5783f32b4288ce8d292146e528fc26.jpg" xlink:type="simple" xlink:show="embed" xlink:actuate="onLoad"/></draw:frame>Cover Abenteuer Zweier Ritterknaben</text:p></draw:text-box></draw:frame>»<text:span text:style-name="Emphasis">Die Abenteuer zweier Ritterknaben</text:span>« erschienen in einem eigenen (heute sehr gesuchtem) Band.</text:p>
      <text:p text:style-name="Text_20_body"><draw:frame draw:style-name="medialeft" draw:name="Ansteckabzeichen Legend" text:anchor-type="paragraph" draw:z-index="0" svg:width="2.6458333333333cm" style:rel-width="100%"><draw:text-box><text:p text:style-name="legendcenter"><draw:frame draw:style-name="medialeft" draw:name="Ansteckabzeichen" text:anchor-type="paragraph" draw:z-index="3" svg:width="2.6458333333333cm" style:rel-width="100%" svg:height="3.6546762589928cm" style:rel-height="scale"><draw:image xlink:href="Pictures/1bf00813e83b03f815d5b52f24e337fc.jpg" xlink:type="simple" xlink:show="embed" xlink:actuate="onLoad"/></draw:frame>Ansteckabzeichen</text:p></draw:text-box></draw:frame>Diese Fassung nimmt Bezug auf die Fortsetzungen der  »<text:a xlink:type="simple" xlink:href="https://www.hillschmidt.de/pe/doku.php?id=ausgabe_badischer_verlag_1950" text:style-name="Internet_20_link" text:visited-style-name="Visited_20_Internet_20_Link">Illustrierten Woche</text:a>« und weist auch immer auf die Comic-Sammelbände hin. Auch gab es einen »Prinz-Eisenherz-Klub« des Badischen Verlags, typisch für diese Zeit, dessen Mitglieder ein „Ansteckabzeichen“ (heute: Button) bekamen.

<draw:frame draw:style-name="medialeft" draw:name="Vorderseite Hinweis zum Klub Legend" text:anchor-type="paragraph" draw:z-index="0" svg:width="2.6458333333333cm" style:rel-width="100%"><draw:text-box><text:p text:style-name="legendcenter"><draw:frame draw:style-name="medialeft" draw:name="Vorderseite Hinweis zum Klub" text:anchor-type="paragraph" draw:z-index="4" svg:width="2.6458333333333cm" style:rel-width="100%" svg:height="3.7742662897146cm" style:rel-height="scale"><draw:image xlink:href="Pictures/fea8da82def5156537bff7b03694f6da.jpg" xlink:type="simple" xlink:show="embed" xlink:actuate="onLoad"/></draw:frame>Vorderseite Hinweis zum Klub</text:p></draw:text-box></draw:frame><draw:frame draw:style-name="mediaright" draw:name="Rückseite Hinweis zum Klub Legend" text:anchor-type="paragraph" draw:z-index="0" svg:width="2.6458333333333cm" style:rel-width="100%"><draw:text-box><text:p text:style-name="legendcenter"><draw:frame draw:style-name="mediaright" draw:name="Rückseite Hinweis zum Klub" text:anchor-type="paragraph" draw:z-index="5" svg:width="2.6458333333333cm" style:rel-width="100%" svg:height="3.7493290391841cm" style:rel-height="scale"><draw:image xlink:href="Pictures/4d8d324ab68c91f7b8d883bdc28eb627.jpg" xlink:type="simple" xlink:show="embed" xlink:actuate="onLoad"/></draw:frame>Rückseite Hinweis zum Klub</text:p></draw:text-box></draw:frame>Die Beilage in den Heften der »Illustrierte Woche« enthält diesen Hinweis auf das Ansteckabzeichen.
</text:p>
      <text:p text:style-name="Text_20_body">Die Buchdeckel dieser Ausgabe sowie ein Werbeblatt für Band 11 können Sie sich in der <text:a xlink:type="simple" xlink:href="https://www.hillschmidt.de/pe/doku.php?id=cover_bad_verlag" text:style-name="Internet_20_link" text:visited-style-name="Visited_20_Internet_20_Link">Galerie</text:a> und gleich hier anschauen: </text:p>
      <text:p text:style-name="Text_20_body"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6" svg:width="14.499166666667cm" svg:height="21.087291666667cm"><draw:image xlink:href="Pictures/53345570659f23c5b11ce2b0666c044b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7" svg:width="14.499166666667cm" svg:height="21.087291666667cm"><draw:image xlink:href="Pictures/e9227f5e22fe163b74edc5f904eb73f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8" svg:width="14.499166666667cm" svg:height="21.087291666667cm"><draw:image xlink:href="Pictures/cff58095178e1a7eb945e4a5db0beec1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9" svg:width="14.499166666667cm" svg:height="21.087291666667cm"><draw:image xlink:href="Pictures/ac4e6d3520087bd1bf3359653ba88e1a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0" svg:width="14.499166666667cm" svg:height="21.087291666667cm"><draw:image xlink:href="Pictures/f2a482e74213480fbbba131d466646ed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1" svg:width="14.499166666667cm" svg:height="21.087291666667cm"><draw:image xlink:href="Pictures/b2c7c7864da51ac6bc802c64c0f6d35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2" svg:width="14.499166666667cm" svg:height="21.087291666667cm"><draw:image xlink:href="Pictures/fc548630f38f8e62f07a98589c4ffe95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3" svg:width="14.499166666667cm" svg:height="21.087291666667cm"><draw:image xlink:href="Pictures/ae4133cafce098805c773073801d4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4" svg:width="14.499166666667cm" svg:height="21.087291666667cm"><draw:image xlink:href="Pictures/ab7773b3ce4ff7c98e04a2caa1f88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5" svg:width="14.499166666667cm" svg:height="21.087291666667cm"><draw:image xlink:href="Pictures/2bab444a09081373f4332143587d628c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6" svg:width="14.499166666667cm" svg:height="21.087291666667cm"><draw:image xlink:href="Pictures/abd072715929379e04c44c69c81e55e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7" svg:width="14.499166666667cm" svg:height="21.087291666667cm"><draw:image xlink:href="Pictures/cb1aaf6184dbfa22ef47d05b740ffac9.jpg" xlink:type="simple" xlink:show="embed" xlink:actuate="onLoad"/></draw:frame>Array</text:p></draw:text-box></draw:frame><draw:frame draw:style-name="media" draw:name="Array Legend" text:anchor-type="as-char" draw:z-index="0" svg:width="21.378333333333cm" style:rel-width="100%"><draw:text-box><text:p text:style-name="legendcenter"><draw:frame draw:style-name="media" draw:name="Array" text:anchor-type="as-char" draw:z-index="18" svg:width="21.378333333333cm" style:rel-width="100%" svg:height="30.1625cm" style:rel-height="scale"><draw:image xlink:href="Pictures/77900f05d231cc2bf501eaa61d306aac.jpg" xlink:type="simple" xlink:show="embed" xlink:actuate="onLoad"/></draw:frame>Array</text:p></draw:text-box></draw:frame><draw:frame draw:style-name="media" draw:name="Array Legend" text:anchor-type="as-char" draw:z-index="0" svg:width="21.616458333333cm" style:rel-width="100%"><draw:text-box><text:p text:style-name="legendcenter"><draw:frame draw:style-name="media" draw:name="Array" text:anchor-type="as-char" draw:z-index="19" svg:width="21.616458333333cm" style:rel-width="100%" svg:height="30.400625cm" style:rel-height="scale"><draw:image xlink:href="Pictures/1b92cac4d8fca0b79b6672f2315a721b.jpg" xlink:type="simple" xlink:show="embed" xlink:actuate="onLoad"/></draw:frame>Array</text:p></draw:text-box></draw:frame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08:24</meta:creation-date>
    <dc:creator>Generated</dc:creator>
    <dc:date>2026-09-17T01::08:24</dc:date>
    <dc:language>en-US</dc:language>
    <meta:editing-cycles>1</meta:editing-cycles>
    <meta:editing-duration>PT0S</meta:editing-duration>
    <dc:title>ausgabe_badischer_verlag_1953</dc:title>
  </office:meta>
</office:document-meta>
</file>